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979991" fo:border-bottom="none" fo:border-left="thin solid #979991" fo:border-right="none" style:vertical-align="top" fo:wrap-option="wrap" fo:background-color="#0066CC" style:repeat-content="false"/>
      <style:paragraph-properties fo:text-align="start" fo:margin-left="0cm"/>
      <style:text-properties fo:color="#FFFFFF" style:font-name="Calibri" style:font-name-asian="Calibri" style:font-name-complex="Calibri" fo:font-size="8pt" style:font-size-asian="8pt" style:font-size-complex="8pt"/>
    </style:style>
    <style:style style:name="ce3" style:family="table-cell" style:parent-style-name="Default" style:data-style-name="N0">
      <style:table-cell-properties fo:border-top="thin solid #979991" fo:border-bottom="thin solid #979991" fo:border-left="thin solid #979991" fo:border-right="none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4" style:family="table-cell" style:parent-style-name="Default" style:data-style-name="N36">
      <style:table-cell-properties fo:border-top="thin solid #979991" fo:border-bottom="thin solid #979991" fo:border-left="thin solid #979991" fo:border-right="none" style:vertical-align="top" fo:wrap-option="wrap" fo:background-color="#FFFFFF" style:repeat-content="false"/>
      <style:paragraph-properties fo:text-align="end" fo:margin-right="0cm"/>
      <style:text-properties style:font-name="Calibri" style:font-name-asian="Calibri" style:font-name-complex="Calibri" fo:font-size="8pt" style:font-size-asian="8pt" style:font-size-complex="8pt"/>
    </style:style>
    <style:style style:name="co1" style:family="table-column">
      <style:table-column-properties fo:break-before="auto" style:column-width="6.79979166666667cm"/>
    </style:style>
    <style:style style:name="co2" style:family="table-column">
      <style:table-column-properties fo:break-before="auto" style:column-width="6.37645833333333cm"/>
    </style:style>
    <style:style style:name="co3" style:family="table-column">
      <style:table-column-properties fo:break-before="auto" style:column-width="1.64041666666667cm"/>
    </style:style>
    <style:style style:name="co4" style:family="table-column">
      <style:table-column-properties fo:break-before="auto" style:column-width="5.23875cm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6.50875cm" style:use-optimal-column-width="true"/>
    </style:style>
    <style:style style:name="co8" style:family="table-column">
      <style:table-column-properties fo:break-before="auto" style:column-width="4.33916666666667cm" style:use-optimal-column-width="true"/>
    </style:style>
    <style:style style:name="co9" style:family="table-column">
      <style:table-column-properties fo:break-before="auto" style:column-width="1.349375cm" style:use-optimal-column-width="true"/>
    </style:style>
    <style:style style:name="co10" style:family="table-column">
      <style:table-column-properties fo:break-before="auto" style:column-width="5.13291666666667cm" style:use-optimal-column-width="true"/>
    </style:style>
    <style:style style:name="ro1" style:family="table-row">
      <style:table-row-properties style:row-height="22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A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Role</text:p>
          </table:table-cell>
          <table:table-cell office:value-type="string" table:style-name="ce2">
            <text:p>Area Of Work</text:p>
          </table:table-cell>
          <table:table-cell office:value-type="string" table:style-name="ce2">
            <text:p>Pay Scale</text:p>
          </table:table-cell>
          <table:table-cell office:value-type="string" table:style-name="ce2">
            <text:p>Pay Scale Description</text:p>
          </table:table-cell>
          <table:table-cell office:value-type="string" table:style-name="ce2">
            <text:p>FTE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ccupational Health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0.8" table:style-name="ce4">
            <text:p>0.8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Liaison Psychiatr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sychiat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Psychiatr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sychiat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sychiatr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sychiat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sychiat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9" table:style-name="ce4">
            <text:p>0.9000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eral Psychiat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Mental Health Child and Adolescent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4" table:style-name="ce4">
            <text:p>0.4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Learning Disability Other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85" table:style-name="ce4">
            <text:p>0.85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ld Age Psychiat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8" table:style-name="ce4">
            <text:p>0.8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ld Age Psychiat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6" table:style-name="ce4">
            <text:p>0.6000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ld Age Psychiat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Forensic Psychiatr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sychiat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Elderly Care Medicine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Elderly Care Medicine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85" table:style-name="ce4">
            <text:p>0.85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3">
            <text:p>Specialty Docto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85" table:style-name="ce4">
            <text:p>0.850000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3">
            <text:p>Specialty Docto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Otolaryngolog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9" table:style-name="ce4">
            <text:p>0.9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Head and Neck Surge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eral Surger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0.5" table:style-name="ce4">
            <text:p>0.5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General Surger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Oral and Maxillo-facial Surger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ral and Maxillo-facial Surgery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0.8" table:style-name="ce4">
            <text:p>0.8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ral Surge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ral Surge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4" table:style-name="ce4">
            <text:p>0.4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ral Surge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6" table:style-name="ce4">
            <text:p>0.6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Urolog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85" table:style-name="ce4">
            <text:p>0.85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Renal Medicine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Renal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9" table:style-name="ce4">
            <text:p>0.9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Renal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Clinical Radiolog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Dermatolog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75" table:style-name="ce4">
            <text:p>0.75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Dermatolog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0.1" table:style-name="ce4">
            <text:p>0.1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Dermatolog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0.8" table:style-name="ce4">
            <text:p>0.8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Dermatolog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Dermatolog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6" table:style-name="ce4">
            <text:p>0.6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lastic Surger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6" table:style-name="ce4">
            <text:p>0.6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Medical Oncology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0.95" table:style-name="ce4">
            <text:p>0.95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Medical Oncology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3">
            <text:p>Specialty Doctor</text:p>
          </table:table-cell>
          <table:table-cell office:value-type="string" table:style-name="ce3">
            <text:p>Clinical Oncology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Medical Oncology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0.9" table:style-name="ce4">
            <text:p>0.9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number-rows-repeated="5"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Rehabilitation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Anaesthetics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Anaesthetics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Anaesthetics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number-rows-repeated="9" table:style-name="ro2">
          <table:table-cell office:value-type="string" table:style-name="ce3">
            <text:p>Specialty Doctor</text:p>
          </table:table-cell>
          <table:table-cell office:value-type="string" table:style-name="ce3">
            <text:p>Anaesthetics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Anaesthetics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9" table:style-name="ce4">
            <text:p>0.9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Breast Surger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Ophthalmolog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9" table:style-name="ce4">
            <text:p>0.9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Ophthalmolog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1" table:style-name="ce4">
            <text:p>0.1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Ophthalmolog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0.7" table:style-name="ce4">
            <text:p>0.7000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phthalmolog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Rheumatolog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6" table:style-name="ce4">
            <text:p>0.6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Rheumatology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0.3" table:style-name="ce4">
            <text:p>0.3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3">
            <text:p>Specialty Docto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ediatric Community Child Health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ediatric Community Child Health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6" table:style-name="ce4">
            <text:p>0.6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ediatric Community Child Health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7" table:style-name="ce4">
            <text:p>0.7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ediatric Community Child Health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6" table:style-name="ce4">
            <text:p>0.6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ediatric Community Child Health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ediatrics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ssociate Specialist (Closed to new entrants)</text:p>
          </table:table-cell>
          <table:table-cell office:value-type="string" table:style-name="ce3">
            <text:p>Obstetrics and Gynaecology</text:p>
          </table:table-cell>
          <table:table-cell office:value-type="string" table:style-name="ce3">
            <text:p>MC41</text:p>
          </table:table-cell>
          <table:table-cell office:value-type="string" table:style-name="ce3">
            <text:p>Associate Specialist New Contract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bstetrics and Gynaecolog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Obstetrics and Gynaecology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ediatric Neonatal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Reproductive Sciences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lliative Medicine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0.9" table:style-name="ce4">
            <text:p>0.9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lliative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2" table:style-name="ce4">
            <text:p>0.2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lliative Medicine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0.8" table:style-name="ce4">
            <text:p>0.8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lliative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Palliative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6" table:style-name="ce4">
            <text:p>0.6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ito-Urinary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0.6" table:style-name="ce4">
            <text:p>0.6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ito-Urinary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ito-Urinary Medicine</text:p>
          </table:table-cell>
          <table:table-cell office:value-type="string" table:style-name="ce3">
            <text:p>MC70</text:p>
          </table:table-cell>
          <table:table-cell office:value-type="string" table:style-name="ce3">
            <text:p>Specialist Grade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Genito-Urinary Medicine</text:p>
          </table:table-cell>
          <table:table-cell office:value-type="string" table:style-name="ce3">
            <text:p>MC75</text:p>
          </table:table-cell>
          <table:table-cell office:value-type="string" table:style-name="ce3">
            <text:p>Specialty Doctor 2021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Restorative Dentistr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0.6" table:style-name="ce4">
            <text:p>0.6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ty Doctor</text:p>
          </table:table-cell>
          <table:table-cell office:value-type="string" table:style-name="ce3">
            <text:p>Restorative Dentistr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0.2" table:style-name="ce4">
            <text:p>0.2000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Specialist Dentist</text:p>
          </table:table-cell>
          <table:table-cell office:value-type="string" table:style-name="ce3">
            <text:p>Restorative Dentistry</text:p>
          </table:table-cell>
          <table:table-cell office:value-type="string" table:style-name="ce3">
            <text:p>MC46</text:p>
          </table:table-cell>
          <table:table-cell office:value-type="string" table:style-name="ce3">
            <text:p>Specialty Doctor</text:p>
          </table:table-cell>
          <table:table-cell office:value-type="float" office:value="1" table:style-name="ce4">
            <text:p>1.000000</text:p>
          </table:table-cell>
          <table:table-cell table:number-columns-repeated="16379"/>
        </table:table-row>
        <table:table-row table:number-rows-repeated="1048458" table:style-name="ro2">
          <table:table-cell table:number-columns-repeated="16384"/>
        </table:table-row>
      </table:table>
      <table:table table:name="All_other_non_training_grades" table:style-name="ta1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6" table:number-columns-repeated="16380" table:default-cell-style-name="ce1"/>
        <table:table-row table:style-name="ro1">
          <table:table-cell office:value-type="string" table:style-name="ce2">
            <text:p>Role</text:p>
          </table:table-cell>
          <table:table-cell office:value-type="string" table:style-name="ce2">
            <text:p>Area Of Work</text:p>
          </table:table-cell>
          <table:table-cell office:value-type="string" table:style-name="ce2">
            <text:p>Pay Scale</text:p>
          </table:table-cell>
          <table:table-cell office:value-type="string" table:style-name="ce2">
            <text:p>Pay Scale Description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Education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Medical Illustration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Corporate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Primary Care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number-rows-repeated="6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Emergency Services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Psychiatry</text:p>
          </table:table-cell>
          <table:table-cell office:value-type="string" table:style-name="ce3">
            <text:p>MN36</text:p>
          </table:table-cell>
          <table:table-cell office:value-type="string" table:style-name="ce3">
            <text:p>Specialty Registrar FTSTA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Mental Health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Substance Misuse Psychiatry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General Medical Practitioner</text:p>
          </table:table-cell>
          <table:table-cell office:value-type="string" table:style-name="ce3">
            <text:p>Learning Disability Other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Learning Disability Other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Old Age Psychiatry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ld Age Psychiatry</text:p>
          </table:table-cell>
          <table:table-cell office:value-type="string" table:style-name="ce3">
            <text:p>MN36</text:p>
          </table:table-cell>
          <table:table-cell office:value-type="string" table:style-name="ce3">
            <text:p>Specialty Registrar FTSTA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ld Age Psychiat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ld Age Psychiatry</text:p>
          </table:table-cell>
          <table:table-cell office:value-type="string" table:style-name="ce3">
            <text:p>MN36</text:p>
          </table:table-cell>
          <table:table-cell office:value-type="string" table:style-name="ce3">
            <text:p>Specialty Registrar FTSTA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Forensic Psychiatry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Mental Health Perinatal Car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Psychiatry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Rehabilitation Psychiatry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Elderly Care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Strok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Elderly Care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General Medical Practitione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number-rows-repeated="5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N36</text:p>
          </table:table-cell>
          <table:table-cell office:value-type="string" table:style-name="ce3">
            <text:p>Specialty Registrar FTSTA - Locum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5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N36</text:p>
          </table:table-cell>
          <table:table-cell office:value-type="string" table:style-name="ce3">
            <text:p>Specialty Registrar FTSTA - Locum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cident and Emergenc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6</text:p>
          </table:table-cell>
          <table:table-cell office:value-type="string" table:style-name="ce3">
            <text:p>Specialty Registrar FTSTA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tolaryngolog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tolaryng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5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Dental Core Trainee</text:p>
          </table:table-cell>
          <table:table-cell office:value-type="string" table:style-name="ce3">
            <text:p>Oral and Maxillo-facial Surgery</text:p>
          </table:table-cell>
          <table:table-cell office:value-type="string" table:style-name="ce3">
            <text:p>MN21</text:p>
          </table:table-cell>
          <table:table-cell office:value-type="string" table:style-name="ce3">
            <text:p>Dental Core Training (Medical)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rthodontics</text:p>
          </table:table-cell>
          <table:table-cell office:value-type="string" table:style-name="ce3">
            <text:p>MN36</text:p>
          </table:table-cell>
          <table:table-cell office:value-type="string" table:style-name="ce3">
            <text:p>Specialty Registrar FTSTA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Maxillo-facial Prosthetics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ral and Maxillo-facial Surgery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number-rows-repeated="3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Ur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Vascular 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3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Vascular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cute Internal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18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17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3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13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5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3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Neur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Neurology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Respiratory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Dermatology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Dermat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lastic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lastic Surgery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lastic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lastic Surgery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lastic 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lastic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lastic Surgery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lastic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Cardi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8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Cardio-thoracic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4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Cardio-thoracic 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Cardio-thoracic Surgery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Cardio-thoracic 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Intensive Car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Haematolog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Haemat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Haematolog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3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Haemat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Cancer Support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Medical Onc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Medical Oncolog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Medical Onc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Medical Oncolog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Medical Onc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Medical Oncolog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Medical Oncology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General Medicin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Rehabilitation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6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naesthetics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naesthetics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5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naesthetics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naesthetics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7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Anaesthetics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Breast 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Breast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phthalmology</text:p>
          </table:table-cell>
          <table:table-cell office:value-type="string" table:style-name="ce3">
            <text:p>MN35</text:p>
          </table:table-cell>
          <table:table-cell office:value-type="string" table:style-name="ce3">
            <text:p>Specialty Registrar FTSTA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Rheumatology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taff Grade (Closed to new entrants)</text:p>
          </table:table-cell>
          <table:table-cell office:value-type="string" table:style-name="ce3">
            <text:p>Neurosurgery</text:p>
          </table:table-cell>
          <table:table-cell office:value-type="string" table:style-name="ce3">
            <text:p>MH03</text:p>
          </table:table-cell>
          <table:table-cell office:value-type="string" table:style-name="ce3">
            <text:p>Staff Grade Practitioner (New Contract)</text:p>
          </table:table-cell>
          <table:table-cell table:number-columns-repeated="16380"/>
        </table:table-row>
        <table:table-row table:number-rows-repeated="5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Neuro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5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4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Trauma and Orthopaedic Surger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Paediatrics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number-rows-repeated="4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aediatrics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aediatrics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aediatrics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bstetrics and Gynaecology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bstetrics and Gynaecology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bstetrics and Gynaecology</text:p>
          </table:table-cell>
          <table:table-cell office:value-type="string" table:style-name="ce3">
            <text:p>MN36</text:p>
          </table:table-cell>
          <table:table-cell office:value-type="string" table:style-name="ce3">
            <text:p>Specialty Registrar FTSTA - Locum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bstetrics and Gynaecology</text:p>
          </table:table-cell>
          <table:table-cell office:value-type="string" table:style-name="ce3">
            <text:p>MN38</text:p>
          </table:table-cell>
          <table:table-cell office:value-type="string" table:style-name="ce3">
            <text:p>Specialty Registrar - Locum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bstetrics and Gynaecology</text:p>
          </table:table-cell>
          <table:table-cell office:value-type="string" table:style-name="ce3">
            <text:p>MN36</text:p>
          </table:table-cell>
          <table:table-cell office:value-type="string" table:style-name="ce3">
            <text:p>Specialty Registrar FTSTA - Locum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Obstetrics and Gynaecology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aediatric Neonatal Medicin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aediatric Neonatal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alliative Medicine</text:p>
          </table:table-cell>
          <table:table-cell office:value-type="string" table:style-name="ce3">
            <text:p>MN37</text:p>
          </table:table-cell>
          <table:table-cell office:value-type="string" table:style-name="ce3">
            <text:p>Specialty Registrar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alliative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Palliative Medicine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Trust Grade Doctor or Dentist - Specialty Registrar</text:p>
          </table:table-cell>
          <table:table-cell office:value-type="string" table:style-name="ce3">
            <text:p>Palliative Medicine</text:p>
          </table:table-cell>
          <table:table-cell office:value-type="string" table:style-name="ce3">
            <text:p>MN39</text:p>
          </table:table-cell>
          <table:table-cell office:value-type="string" table:style-name="ce3">
            <text:p>Specialty Registrar Core training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Clinical Director - Medical</text:p>
          </table:table-cell>
          <table:table-cell office:value-type="string" table:style-name="ce3">
            <text:p>Primary Care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number-rows-repeated="45"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Primary Care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Cancer Support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Primary Care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Dental Officer</text:p>
          </table:table-cell>
          <table:table-cell office:value-type="string" table:style-name="ce3">
            <text:p>Dental/Oral</text:p>
          </table:table-cell>
          <table:table-cell office:value-type="string" table:style-name="ce3">
            <text:p>LD11</text:p>
          </table:table-cell>
          <table:table-cell office:value-type="string" table:style-name="ce3">
            <text:p>Salaried Primary Dentist - Scale B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Dental Officer</text:p>
          </table:table-cell>
          <table:table-cell office:value-type="string" table:style-name="ce3">
            <text:p>Dental/Oral</text:p>
          </table:table-cell>
          <table:table-cell office:value-type="string" table:style-name="ce3">
            <text:p>LD01</text:p>
          </table:table-cell>
          <table:table-cell office:value-type="string" table:style-name="ce3">
            <text:p>Salaried Primary Dentist - Scale A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Dental Officer</text:p>
          </table:table-cell>
          <table:table-cell office:value-type="string" table:style-name="ce3">
            <text:p>Dental/Oral</text:p>
          </table:table-cell>
          <table:table-cell office:value-type="string" table:style-name="ce3">
            <text:p>LD21</text:p>
          </table:table-cell>
          <table:table-cell office:value-type="string" table:style-name="ce3">
            <text:p>Salaried Primary Dentist - Scale C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Dental Officer</text:p>
          </table:table-cell>
          <table:table-cell office:value-type="string" table:style-name="ce3">
            <text:p>Dental/Oral</text:p>
          </table:table-cell>
          <table:table-cell office:value-type="string" table:style-name="ce3">
            <text:p>LD01</text:p>
          </table:table-cell>
          <table:table-cell office:value-type="string" table:style-name="ce3">
            <text:p>Salaried Primary Dentist - Scale A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Dental Officer</text:p>
          </table:table-cell>
          <table:table-cell office:value-type="string" table:style-name="ce3">
            <text:p>Dental/Oral</text:p>
          </table:table-cell>
          <table:table-cell office:value-type="string" table:style-name="ce3">
            <text:p>LD21</text:p>
          </table:table-cell>
          <table:table-cell office:value-type="string" table:style-name="ce3">
            <text:p>Salaried Primary Dentist - Scale C</text:p>
          </table:table-cell>
          <table:table-cell table:number-columns-repeated="16380"/>
        </table:table-row>
        <table:table-row table:number-rows-repeated="2" table:style-name="ro2">
          <table:table-cell office:value-type="string" table:style-name="ce3">
            <text:p>Dental Officer</text:p>
          </table:table-cell>
          <table:table-cell office:value-type="string" table:style-name="ce3">
            <text:p>Dental/Oral</text:p>
          </table:table-cell>
          <table:table-cell office:value-type="string" table:style-name="ce3">
            <text:p>LD01</text:p>
          </table:table-cell>
          <table:table-cell office:value-type="string" table:style-name="ce3">
            <text:p>Salaried Primary Dentist - Scale A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Dental Officer</text:p>
          </table:table-cell>
          <table:table-cell office:value-type="string" table:style-name="ce3">
            <text:p>Dental/Oral</text:p>
          </table:table-cell>
          <table:table-cell office:value-type="string" table:style-name="ce3">
            <text:p>LD11</text:p>
          </table:table-cell>
          <table:table-cell office:value-type="string" table:style-name="ce3">
            <text:p>Salaried Primary Dentist - Scale B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Dental Officer</text:p>
          </table:table-cell>
          <table:table-cell office:value-type="string" table:style-name="ce3">
            <text:p>Dental/Oral</text:p>
          </table:table-cell>
          <table:table-cell office:value-type="string" table:style-name="ce3">
            <text:p>LD01</text:p>
          </table:table-cell>
          <table:table-cell office:value-type="string" table:style-name="ce3">
            <text:p>Salaried Primary Dentist - Scale A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Dental Officer</text:p>
          </table:table-cell>
          <table:table-cell office:value-type="string" table:style-name="ce3">
            <text:p>Dental/Oral</text:p>
          </table:table-cell>
          <table:table-cell office:value-type="string" table:style-name="ce3">
            <text:p>LD21</text:p>
          </table:table-cell>
          <table:table-cell office:value-type="string" table:style-name="ce3">
            <text:p>Salaried Primary Dentist - Scale C</text:p>
          </table:table-cell>
          <table:table-cell table:number-columns-repeated="16380"/>
        </table:table-row>
        <table:table-row table:number-rows-repeated="3"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Primary Care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alaried General Practitioner</text:p>
          </table:table-cell>
          <table:table-cell office:value-type="string" table:style-name="ce3">
            <text:p>Rehabilitation</text:p>
          </table:table-cell>
          <table:table-cell office:value-type="string" table:style-name="ce3">
            <text:p>KP22</text:p>
          </table:table-cell>
          <table:table-cell office:value-type="string" table:style-name="ce3">
            <text:p>Salaried GP</text:p>
          </table:table-cell>
          <table:table-cell table:number-columns-repeated="16380"/>
        </table:table-row>
        <table:table-row table:number-rows-repeated="1048241" table:style-name="ro2">
          <table:table-cell table:number-columns-repeated="16384"/>
        </table:table-row>
      </table:table>
      <table:database-ranges>
        <table:database-range table:target-range-address="SAS.A1:SAS.E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">
      <number:number number:decimal-places="6" number:min-decimal-places="6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Phillipa Hughes (Swansea Bay UHB - Medical Workforce)</meta:initial-creator>
    <dc:creator>Phillipa Hughes (Swansea Bay UHB - Medical Workforce)</dc:creator>
    <meta:creation-date>2026-07-14T16:15:28Z</meta:creation-date>
    <dc:date>2026-07-14T16:21:08Z</dc:date>
  </office:meta>
</office:document-meta>
</file>