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top="0.0694in" fo:margin-bottom="0.0694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fo:font-size="16pt" style:font-size-asian="16pt" style:font-size-complex="16pt" style:text-underline-type="single" style:text-underline-style="solid" style:text-underline-width="auto" style:text-underline-mode="continuous" style:language-asian="en" style:country-asian="GB"/>
    </style:style>
    <style:style style:name="P2" style:parent-style-name="Normal" style:family="paragraph">
      <style:paragraph-properties fo:margin-top="0.0694in" fo:margin-bottom="0.0694in" style:line-height-at-least="0.2083in"/>
    </style:style>
    <style:style style:name="T3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4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T5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T7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T8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P9" style:parent-style-name="Normal" style:family="paragraph">
      <style:paragraph-properties fo:margin-top="0.0694in" fo:margin-bottom="0.0694in" style:line-height-at-least="0.2083in"/>
    </style:style>
    <style:style style:name="P10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fo:font-size="16pt" style:font-size-asian="16pt" style:font-size-complex="16pt" style:language-asian="en" style:country-asian="GB"/>
    </style:style>
    <style:style style:name="P11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12" style:parent-style-name="Normal" style:list-style-name="LFO1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13" style:parent-style-name="Normal" style:list-style-name="LFO1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14" style:parent-style-name="Normal" style:list-style-name="LFO1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15" style:parent-style-name="Normal" style:list-style-name="LFO1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16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17" style:parent-style-name="Normal" style:family="paragraph">
      <style:paragraph-properties fo:margin-top="0.0694in" fo:margin-bottom="0.0694in" style:line-height-at-least="0.2083in"/>
    </style:style>
    <style:style style:name="T18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T19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P20" style:parent-style-name="ListParagraph" style:list-style-name="LFO2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21" style:parent-style-name="ListParagraph" style:list-style-name="LFO2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22" style:parent-style-name="ListParagraph" style:list-style-name="LFO2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23" style:parent-style-name="ListParagraph" style:list-style-name="LFO2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24" style:parent-style-name="ListParagraph" style:list-style-name="LFO2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25" style:parent-style-name="ListParagraph" style:list-style-name="LFO2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26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27" style:parent-style-name="Normal" style:family="paragraph">
      <style:paragraph-properties fo:margin-top="0.0694in" fo:margin-bottom="0.0694in" style:line-height-at-least="0.2083in"/>
    </style:style>
    <style:style style:name="T28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29" style:parent-style-name="Hyperlink" style:family="text">
      <style:text-properties style:font-name="Arial" style:font-name-asian="Times New Roman" style:font-name-complex="Arial" style:letter-kerning="false" style:language-asian="en" style:country-asian="GB"/>
    </style:style>
    <style:style style:name="P30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31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fo:font-size="16pt" style:font-size-asian="16pt" style:font-size-complex="16pt" style:language-asian="en" style:country-asian="GB"/>
    </style:style>
    <style:style style:name="P32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33" style:parent-style-name="Normal" style:list-style-name="LFO3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34" style:parent-style-name="Normal" style:list-style-name="LFO3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35" style:parent-style-name="Normal" style:list-style-name="LFO3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36" style:parent-style-name="Normal" style:list-style-name="LFO3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37" style:parent-style-name="Normal" style:family="paragraph">
      <style:paragraph-properties fo:margin-top="0.0694in" fo:margin-bottom="0.0694in" style:line-height-at-least="0.2083in"/>
    </style:style>
    <style:style style:name="T38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39" style:parent-style-name="Hyperlink" style:family="text">
      <style:text-properties style:font-name="Arial" style:font-name-asian="Times New Roman" style:font-name-complex="Arial" style:letter-kerning="false" style:language-asian="en" style:country-asian="GB"/>
    </style:style>
    <style:style style:name="P40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P41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fo:font-size="16pt" style:font-size-asian="16pt" style:font-size-complex="16pt" style:language-asian="en" style:country-asian="GB"/>
    </style:style>
    <style:style style:name="P42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43" style:parent-style-name="Normal" style:list-style-name="LFO4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44" style:parent-style-name="Normal" style:list-style-name="LFO4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45" style:parent-style-name="Normal" style:list-style-name="LFO4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46" style:parent-style-name="Normal" style:family="paragraph">
      <style:paragraph-properties fo:margin-top="0.0694in" fo:margin-bottom="0.0694in" style:line-height-at-least="0.2083in"/>
    </style:style>
    <style:style style:name="T47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48" style:parent-style-name="Hyperlink" style:family="text">
      <style:text-properties style:font-name="Arial" style:font-name-asian="Times New Roman" style:font-name-complex="Arial" style:letter-kerning="false" style:language-asian="en" style:country-asian="GB"/>
    </style:style>
    <style:style style:name="P49" style:parent-style-name="Normal" style:family="paragraph">
      <style:paragraph-properties fo:margin-bottom="0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fo:font-size="18pt" style:font-size-asian="18pt" style:font-size-complex="18pt" style:language-asian="en" style:country-asian="GB"/>
    </style:style>
    <style:style style:name="P50" style:parent-style-name="Normal" style:family="paragraph">
      <style:paragraph-properties fo:margin-bottom="0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fo:font-size="18pt" style:font-size-asian="18pt" style:font-size-complex="18pt" style:language-asian="en" style:country-asian="GB"/>
    </style:style>
    <style:style style:name="P51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P52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en" style:country-asian="GB"/>
    </style:style>
    <style:style style:name="P53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54" style:parent-style-name="Normal" style:family="paragraph">
      <style:paragraph-properties fo:margin-top="0.0694in" fo:margin-bottom="0.0694in" style:line-height-at-least="0.2083in"/>
    </style:style>
    <style:style style:name="T55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5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T57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text-position="super 66.6%" style:language-asian="en" style:country-asian="GB"/>
    </style:style>
    <style:style style:name="T58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P59" style:parent-style-name="Normal" style:family="paragraph">
      <style:paragraph-properties fo:margin-top="0.0694in" fo:margin-bottom="0.0694in" style:line-height-at-least="0.2083in"/>
    </style:style>
    <style:style style:name="T60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61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62" style:parent-style-name="Hyperlink" style:family="text">
      <style:text-properties style:font-name="Arial" style:font-name-asian="Times New Roman" style:font-name-complex="Arial" style:letter-kerning="false" style:language-asian="en" style:country-asian="GB"/>
    </style:style>
    <style:style style:name="P63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64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P65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en" style:country-asian="GB"/>
    </style:style>
    <style:style style:name="P66" style:parent-style-name="Normal" style:family="paragraph">
      <style:paragraph-properties fo:margin-top="0.0694in" fo:margin-bottom="0.0694in" style:line-height-at-least="0.2083in"/>
    </style:style>
    <style:style style:name="T67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68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T69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text-position="super 66.6%" style:language-asian="en" style:country-asian="GB"/>
    </style:style>
    <style:style style:name="T70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P71" style:parent-style-name="Normal" style:family="paragraph">
      <style:paragraph-properties fo:margin-top="0.0694in" fo:margin-bottom="0.0694in" style:line-height-at-least="0.2083in"/>
    </style:style>
    <style:style style:name="T72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73" style:parent-style-name="Hyperlink" style:family="text">
      <style:text-properties style:font-name="Arial" style:font-name-asian="Times New Roman" style:font-name-complex="Arial" style:letter-kerning="false" style:language-asian="en" style:country-asian="GB"/>
    </style:style>
    <style:style style:name="P74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75" style:parent-style-name="Normal" style:list-style-name="LFO5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76" style:parent-style-name="Normal" style:list-style-name="LFO5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77" style:parent-style-name="Normal" style:family="paragraph">
      <style:paragraph-properties fo:margin-top="0.0694in" fo:margin-bottom="0.0694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78" style:parent-style-name="Normal" style:family="paragraph">
      <style:paragraph-properties fo:margin-top="0.0694in" fo:margin-bottom="0.0694in" style:line-height-at-least="0.2083in"/>
    </style:style>
    <style:style style:name="T79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80" style:parent-style-name="Hyperlink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P81" style:parent-style-name="Normal" style:family="paragraph">
      <style:paragraph-properties fo:margin-bottom="0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P82" style:parent-style-name="Normal" style:family="paragraph">
      <style:paragraph-properties fo:margin-bottom="0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P83" style:parent-style-name="Normal" style:family="paragraph">
      <style:paragraph-properties fo:margin-bottom="0in" style:line-height-at-least="0.2083in"/>
    </style:style>
    <style:style style:name="T84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en" style:country-asian="GB"/>
    </style:style>
    <style:style style:name="T85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en" style:country-asian="GB"/>
    </style:style>
    <style:style style:name="T8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en" style:country-asian="GB"/>
    </style:style>
    <style:style style:name="P87" style:parent-style-name="Normal" style:family="paragraph">
      <style:paragraph-properties fo:margin-top="0.0694in" fo:margin-bottom="0.0694in" style:line-height-at-least="0.2083in"/>
    </style:style>
    <style:style style:name="T88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89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90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91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T92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P93" style:parent-style-name="Normal" style:family="paragraph">
      <style:paragraph-properties fo:margin-top="0.0694in" fo:margin-bottom="0.0694in" style:line-height-at-least="0.2083in"/>
    </style:style>
    <style:style style:name="T94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95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96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97" style:parent-style-name="Hyperlink" style:family="text">
      <style:text-properties style:font-name="Arial" style:font-name-complex="Arial" fo:color="#0563C1"/>
    </style:style>
    <style:style style:name="P98" style:parent-style-name="Normal" style:family="paragraph">
      <style:paragraph-properties fo:margin-top="0.0694in" fo:margin-bottom="0.0694in" style:line-height-at-least="0.2083in"/>
    </style:style>
    <style:style style:name="T99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100" style:parent-style-name="Hyperlink" style:family="text">
      <style:text-properties style:font-name="Arial" style:font-name-asian="Times New Roman" style:font-name-complex="Arial" fo:font-weight="bold" style:font-weight-asian="bold" style:font-weight-complex="bold" style:letter-kerning="false" style:language-asian="en" style:country-asian="GB"/>
    </style:style>
    <style:style style:name="T101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P102" style:parent-style-name="Normal" style:family="paragraph">
      <style:paragraph-properties fo:margin-bottom="0in" style:line-height-at-least="0.2083in"/>
      <style:text-properties style:font-name="Arial" style:font-name-asian="Times New Roman" style:font-name-complex="Arial" fo:font-weight="bold" style:font-weight-asian="bold" style:font-weight-complex="bold" style:letter-kerning="false" style:text-underline-type="single" style:text-underline-style="solid" style:text-underline-width="auto" style:text-underline-mode="continuous" style:language-asian="en" style:country-asian="GB"/>
    </style:style>
    <style:style style:name="P103" style:parent-style-name="Normal" style:family="paragraph">
      <style:paragraph-properties fo:margin-bottom="0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104" style:parent-style-name="Normal" style:family="paragraph">
      <style:paragraph-properties fo:margin-bottom="0in" style:line-height-at-least="0.2083in"/>
    </style:style>
    <style:style style:name="T105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T106" style:parent-style-name="Hyperlink" style:family="text">
      <style:text-properties style:font-name="Arial" style:font-name-asian="Times New Roman" style:font-name-complex="Arial" style:letter-kerning="false" style:language-asian="en" style:country-asian="GB"/>
    </style:style>
    <style:style style:name="T107" style:parent-style-name="DefaultParagraphFont" style:family="text">
      <style:text-properties style:font-name="Arial" style:font-name-asian="Times New Roman" style:font-name-complex="Arial" style:letter-kerning="false" style:language-asian="en" style:country-asian="GB"/>
    </style:style>
    <style:style style:name="P108" style:parent-style-name="Normal" style:family="paragraph">
      <style:paragraph-properties fo:margin-bottom="0in" style:line-height-at-least="0.2083in"/>
      <style:text-properties style:font-name="Arial" style:font-name-asian="Times New Roman" style:font-name-complex="Arial" style:letter-kerning="false" style:language-asian="en" style:country-asian="GB"/>
    </style:style>
    <style:style style:name="P109" style:parent-style-name="Normal" style:family="paragraph">
      <style:text-properties style:font-name="Arial" style:font-name-complex="Arial"/>
    </style:style>
  </office:automatic-styles>
  <office:body>
    <office:text text:use-soft-page-breaks="true">
      <text:h text:style-name="P1" text:outline-level="2">New All‑Wales People Policies Now in Place</text:h>
      <text:p text:style-name="P2"><text:span text:style-name="T3">From<text:s/></text:span><text:span text:style-name="T4">1 April 2026</text:span><text:span text:style-name="T5">, updated<text:s/></text:span><text:span text:style-name="T6">All</text:span><text:span text:style-name="T7">‑Wales People policies</text:span><text:span text:style-name="T8"><text:s/>have been introduced across NHS Wales. These changes support a fair, compassionate and consistent approach to how we work together and how people matters are managed.</text:span></text:p>
      <text:p text:style-name="P9"/>
      <text:h text:style-name="P10" text:outline-level="3">All‑Wales Disciplinary Policy and Process (2026)</text:h>
      <text:p text:style-name="P11">The updated Disciplinary Policy focuses on:</text:p>
      <text:list text:style-name="LFO1" text:continue-numbering="true">
        <text:list-item>
          <text:p text:style-name="P12">Early fact‑finding and proportionate decision‑making</text:p>
        </text:list-item>
        <text:list-item>
          <text:p text:style-name="P13">A values‑led and restorative approach</text:p>
        </text:list-item>
        <text:list-item>
          <text:p text:style-name="P14">Consistency and equality across NHS Wales</text:p>
        </text:list-item>
        <text:list-item>
          <text:p text:style-name="P15">Clear steps, roles and timescales</text:p>
        </text:list-item>
      </text:list>
      <text:p text:style-name="P16"/>
      <text:p text:style-name="P17"><text:span text:style-name="T18">Key Policy changes</text:span><text:span text:style-name="T19">:</text:span></text:p>
      <text:list text:style-name="LFO2" text:continue-numbering="true">
        <text:list-item>
          <text:p text:style-name="P20">Focus on informal restorative<text:s/>approaches and early intervention, avoiding formal escalation where possible</text:p>
        </text:list-item>
        <text:list-item>
          <text:p text:style-name="P21">Fact Finding Assessment replaces the current Management Review process</text:p>
        </text:list-item>
        <text:list-item>
          <text:p text:style-name="P22">Clearly defined Fast Track process</text:p>
        </text:list-item>
        <text:list-item>
          <text:p text:style-name="P23">Suspension from work considered in exceptional circumstances</text:p>
        </text:list-item>
        <text:list-item>
          <text:p text:style-name="P24">Key focus on accountability and learning</text:p>
        </text:list-item>
        <text:list-item>
          <text:p text:style-name="P25">National suit of ‘How Guides’ and an information booklet for employees</text:p>
        </text:list-item>
      </text:list>
      <text:p text:style-name="P26"/>
      <text:p text:style-name="P27"><text:span text:style-name="T28">Read the policy:<text:s/></text:span><text:a xlink:href="https://nhswales365.sharepoint.com/sites/SBU_Intranet/Policies%20and%20Procedures/Forms/AllItems.aspx?id=%2Fsites%2FSBU%5FIntranet%2FPolicies%20and%20Procedures%2FPolicies%2FDisciplinary%20Policy%20and%20Process%2Epdf&amp;parent=%2Fsites%2FSBU%5FIntranet%2FPolicies%20and%20Procedures%2FPolicies" office:target-frame-name="_top" xlink:show="replace"><text:span text:style-name="T29">All Wales Disciplinary Policy 2026</text:span></text:a></text:p>
      <text:p text:style-name="P30"/>
      <text:h text:style-name="P31" text:outline-level="3">All‑Wales Improving Performance at Work Policy (2026)</text:h>
      <text:p text:style-name="P32">This policy replaces the previous Capability Policy and is designed to:</text:p>
      <text:list text:style-name="LFO3" text:continue-numbering="true">
        <text:list-item>
          <text:p text:style-name="P33">Encourage early, supportive conversations</text:p>
        </text:list-item>
        <text:list-item>
          <text:p text:style-name="P34">Focus on understanding the causes of performance concerns</text:p>
        </text:list-item>
        <text:list-item>
          <text:p text:style-name="P35">Promote wellbeing, inclusion and psychological safety</text:p>
        </text:list-item>
        <text:list-item>
          <text:p text:style-name="P36">Support sustainable improvement wherever possible</text:p>
        </text:list-item>
      </text:list>
      <text:p text:style-name="P37"><text:span text:style-name="T38">Read the policy:<text:s/></text:span><text:a xlink:href="https://nhswales365.sharepoint.com/sites/SBU_Intranet/Policies%20and%20Procedures/Forms/AllItems.aspx?id=%2Fsites%2FSBU%5FIntranet%2FPolicies%20and%20Procedures%2FPolicies%2FImproving%20Performance%20at%20Work%20Policy%2Epdf&amp;parent=%2Fsites%2FSBU%5FIntranet%2FPolicies%20and%20Procedures%2FPolicies" office:target-frame-name="_top" xlink:show="replace"><text:span text:style-name="T39">Improving Performance at Work Policy 2026</text:span></text:a></text:p>
      <text:h text:style-name="P40" text:outline-level="3"/>
      <text:h text:style-name="P41" text:outline-level="3">All‑Wales Anti‑Harassment Policy (Issued October 2025)</text:h>
      <text:p text:style-name="P42">The All‑Wales Anti‑Sexual Harassment Policy remains in place and reinforces our commitment to:</text:p>
      <text:list text:style-name="LFO4" text:continue-numbering="true">
        <text:list-item>
          <text:p text:style-name="P43">Dignity, respect and inclusion at work</text:p>
        </text:list-item>
        <text:list-item>
          <text:p text:style-name="P44">Zero tolerance of harassment of any kind</text:p>
        </text:list-item>
        <text:list-item>
          <text:p text:style-name="P45">Clear routes to raise concerns and receive support</text:p>
        </text:list-item>
      </text:list>
      <text:p text:style-name="P46"><text:span text:style-name="T47">Read the policy:<text:s/></text:span><text:a xlink:href="https://nhswales365.sharepoint.com/sites/SBU_Intranet/Policies%20and%20Procedures/Forms/AllItems.aspx?id=%2Fsites%2FSBU%5FIntranet%2FPolicies%20and%20Procedures%2FPolicies%2FAnti%2DSexual%20Harassment%20Policy%2Epdf&amp;parent=%2Fsites%2FSBU%5FIntranet%2FPolicies%20and%20Procedures%2FPolicies" office:target-frame-name="_top" xlink:show="replace"><text:span text:style-name="T48">All Wales Anti-Sexual Harassment Policy</text:span></text:a></text:p>
      <text:p text:style-name="P49"/>
      <text:p text:style-name="P50">Training Available</text:p>
      <text:p text:style-name="P51"/>
      <text:p text:style-name="P52">Disciplinary Officer Training for Leaders on M-TEAMS (Band 8a+)<text:s/></text:p>
      <text:p text:style-name="P53"/>
      <text:p text:style-name="P54"><text:span text:style-name="T55">Training Dates:<text:s/></text:span><text:span text:style-name="T56">22</text:span><text:span text:style-name="T57">nd</text:span><text:span text:style-name="T58"><text:s/>June 2026 (10am-12pm), 7th July 2026 (10am-12pm)</text:span></text:p>
      <text:p text:style-name="P59"><text:span text:style-name="T60">To book on<text:s/></text:span><text:span text:style-name="T61">please contact<text:s/></text:span><text:a xlink:href="mailto:SBUHRHub@wales.nhs.uk" office:target-frame-name="_top" xlink:show="replace"><text:span text:style-name="T62">SBUHRHub@wales.nhs.uk</text:span></text:a></text:p>
      <text:p text:style-name="P63">*Once completed there will be opportunities to shadow Disciplining Officers to further develop skills and confidence.</text:p>
      <text:p text:style-name="P64"/>
      <text:p text:style-name="P65">Investigation Skills Training for Leaders on M-TEAMS (Band 7+)<text:s/></text:p>
      <text:p text:style-name="P66"><text:span text:style-name="T67">Training Date:<text:s/></text:span><text:span text:style-name="T68">1</text:span><text:span text:style-name="T69">st</text:span><text:span text:style-name="T70"><text:s/>June 2026</text:span></text:p>
      <text:p text:style-name="P71"><text:span text:style-name="T72">To book on please contact<text:s/></text:span><text:a xlink:href="mailto:SBUHRHub@wales.nhs.uk" office:target-frame-name="_top" xlink:show="replace"><text:span text:style-name="T73">SBUHRHub@wales.nhs.uk</text:span></text:a></text:p>
      <text:p text:style-name="P74">Manager training will support the implementation of the Disciplinary Policy, focusing on:</text:p>
      <text:list text:style-name="LFO5" text:continue-numbering="true">
        <text:list-item>
          <text:p text:style-name="P75">Practical case scenarios</text:p>
        </text:list-item>
        <text:list-item>
          <text:p text:style-name="P76">Consistent application of the new frameworks</text:p>
        </text:list-item>
      </text:list>
      <text:p text:style-name="P77"/>
      <text:p text:style-name="P78"><text:span text:style-name="T79">Guidance, templates and learning resources are available on the<text:s/></text:span><text:a xlink:href="mailto:–%20to%20book%20on%20please%20contact%20SBUHRHub@wales.nhs.uk" office:target-frame-name="_top" xlink:show="replace"><text:span text:style-name="T80">Operational Workforce SharePoint Page</text:span></text:a></text:p>
      <text:p text:style-name="P81"/>
      <text:p text:style-name="P82"/>
      <text:p text:style-name="P83"><text:span text:style-name="T84">ESR Anti</text:span><text:span text:style-name="T85">‑Harassment E</text:span><text:span text:style-name="T86">‑learning<text:s/></text:span></text:p>
      <text:p text:style-name="P87"><text:span text:style-name="T88">We encourage all staff to complete the new All Wales Anti</text:span><text:span text:style-name="T89">‑Harassment e</text:span><text:span text:style-name="T90">‑learning module</text:span><text:span text:style-name="T91"><text:s/></text:span><text:span text:style-name="T92">available on ESR.</text:span></text:p>
      <text:p text:style-name="P93"><text:span text:style-name="T94">Access ESR e</text:span><text:span text:style-name="T95">‑learning via:</text:span><text:span text:style-name="T96"><text:line-break/></text:span><text:a xlink:href="https://my.esr.nhs.uk/OA_HTML/RF.jsp?function_id=18931&amp;resp_id=-1&amp;resp_appl_id=-1&amp;security_group_id=0&amp;lang_code=US&amp;params=GMfwonaEqAQhgfQDwzodRGn44CDqU62.IhqVr9UsnD-jqmc8GjONz5gXLyN7DUgpolGCdLYoiv5z9-CiuyyplscZXUiFSbGwKJ2TS0fMk1c" office:target-frame-name="_top" xlink:show="replace"><text:span text:style-name="T97">000 NHS Wales - Understanding Sexual Misconduct in the Workplace</text:span></text:a></text:p>
      <text:p text:style-name="P98"><text:span text:style-name="T99">Support with ESR access is available via the<text:s/></text:span><text:a xlink:href="https://nhswales365.sharepoint.com/sites/SBU_EducationAndLearning/SitePages/Mandatory-%26-Statutory-Training.aspx" office:target-frame-name="_top" xlink:show="replace"><text:span text:style-name="T100">Mandatory &amp; Statutory Training SharePoint Pages</text:span></text:a><text:span text:style-name="T101"><text:line-break/></text:span></text:p>
      <text:p text:style-name="P102">Managing Attendance at Work for Leaders M-TEAMS (Band 6+)</text:p>
      <text:p text:style-name="P103"><text:s/></text:p>
      <text:p text:style-name="P104"><text:span text:style-name="T105">In order to register for Managing Attendance at Work training with the HR Team please follow the instructions set out on our Operational Workforce SharePoint Page by accessing this link:<text:s/></text:span><text:a xlink:href="https://nhswales365.sharepoint.com/:w:/r/sites/SBU_OperationalWorkforce/_layouts/15/Doc.aspx?sourcedoc=%7bE0474578-2C6C-459C-B9BF-B339012DC9B6%7d&amp;file=c)%20Step%20By%20Step%20ESR%20guidance%20for%20accessing%20dates%20for%20Managing%20Attendance%20at%20Work.docx&amp;action=default&amp;mobileredirect=true" office:target-frame-name="_top" xlink:show="replace"><text:span text:style-name="T106">How to access Managing Attendance at Work training</text:span></text:a><text:span text:style-name="T107"><text:s/></text:span></text:p>
      <text:p text:style-name="P108"/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Jessica Rogers (Swansea Bay UHB - WOD)</meta:initial-creator>
    <dc:creator>Kim Clee (Swansea Bay UHB - Workforce)</dc:creator>
    <meta:creation-date>2026-07-02T15:12:00Z</meta:creation-date>
    <dc:date>2026-07-02T15:12:00Z</dc:date>
    <meta:template xlink:href="Normal" xlink:type="simple"/>
    <meta:editing-cycles>2</meta:editing-cycles>
    <meta:editing-duration>PT0S</meta:editing-duration>
    <meta:document-statistic meta:page-count="3" meta:paragraph-count="9" meta:word-count="713" meta:character-count="4774" meta:row-count="33" meta:non-whitespace-character-count="4070"/>
  </office:meta>
</office:document-meta>
</file>